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/>
  <office:body>
    <office:text>
      <office:forms form:automatic-focus="false" form:apply-design-mode="false"/>
      <text:variable-decls>
        <text:variable-decl office:value-type="string" text:name="аа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float" office:value="0" text:name="hhy"/>
      </text:user-field-decls>
      <text:p text:style-name="Standard"/>
      <text:p text:style-name="Standard">ПРИМЕР</text:p>
      <text:p text:style-name="Standard"/>
      <text:p text:style-name="Standard"><text:s/>Создаем поле ввода <text:s/><text:user-field-input text:name="hhy" text:description="Сюда нужно ввести текст">введите текст</text:user-field-input></text:p>
      <text:p text:style-name="Standard"/>
      <text:p text:style-name="Standard">создаем поле 2 <text:variable-input text:name="аа" text:description="введите текст 2" office:value-type="string"> </text:variable-input>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uk" fo:country="UA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uk" fo:country="UA" style:font-name-asian="Tahoma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3$Build-8968
  </meta:generator>
    <meta:creation-date>2005-11-11T11:03:25</meta:creation-date>
    <dc:date>2005-11-11T11:13:16</dc:date>
    <dc:language>uk-UA</dc:language>
    <meta:editing-cycles>2</meta:editing-cycles>
    <meta:editing-duration>PT10M1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3" meta:word-count="7" meta:character-count="44"/>
  </office:meta>
</office:document-meta>
</file>