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1" svg:font-family="'Times New Roman'" style:font-family-generic="roman"/>
    <style:font-face style:name="FreeSans1" svg:font-family="FreeSans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P1" style:family="paragraph" style:parent-style-name="Preformatted_20_Text">
      <style:text-properties fo:color="#ff0000"/>
    </style:style>
    <style:style style:name="P2" style:family="paragraph" style:parent-style-name="Preformatted_20_Text">
      <style:text-properties fo:color="#ff0000" fo:font-size="10pt" style:text-underline-style="none" fo:font-weight="normal" style:font-size-asian="10pt" style:font-weight-asian="normal" style:font-size-complex="10pt" style:font-weight-complex="normal"/>
    </style:style>
    <style:style style:name="P3" style:family="paragraph" style:parent-style-name="Preformatted_20_Text">
      <style:text-properties fo:color="#0000ff"/>
    </style:style>
    <style:style style:name="P4" style:family="paragraph" style:parent-style-name="Preformatted_20_Text">
      <style:text-properties fo:color="#00800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On start:</text:p>
      <text:p text:style-name="Preformatted_20_Text"/>
      <text:p text:style-name="Preformatted_20_Text">QDBusConnection: session D-Bus connection created before QCoreApplication. Application may misbehave.</text:p>
      <text:p text:style-name="Preformatted_20_Text">QObject::startTimer: QTimer can only be used with threads started with QThread</text:p>
      <text:p text:style-name="Preformatted_20_Text"/>
      <text:p text:style-name="P1">and:</text:p>
      <text:p text:style-name="P1"/>
      <text:p text:style-name="Preformatted_20_Text">QDBusConnection: name 'org.sflphone.SFLphone' had owner '' but we thought it was ':1.1168'</text:p>
      <text:p text:style-name="Preformatted_20_Text"/>
      <text:p text:style-name="P1">On Settings &gt; Configure sflphone:</text:p>
      <text:p text:style-name="Preformatted_20_Text"/>
      <text:p text:style-name="Preformatted_20_Text">sflphone-client-kde(20823)/kdeui (KConfigDialogManager) KConfigDialogManager::parseChildren: A widget named ' "kcfg_ringtone" ' was found but there is no setting named ' "ringtone" ' </text:p>
      <text:p text:style-name="Preformatted_20_Text">sflphone-client-kde(20823)/kdeui (KConfigDialogManager) KConfigDialogManager::parseChildren: A widget named ' "kcfg_destinationFolder" ' was found but there is no setting named ' "destinationFolder" ' </text:p>
      <text:p text:style-name="Preformatted_20_Text"/>
      <text:p text:style-name="P1">Crash on quit:</text:p>
      <text:p text:style-name="Preformatted_20_Text"/>
      <text:p text:style-name="Preformatted_20_Text">KCrash: Application 'sflphone-client-kde' crashing...</text:p>
      <text:p text:style-name="Preformatted_20_Text">KCrash: Attempting to start /usr/lib/kde4/libexec/drkonqi from kdeinit</text:p>
      <text:p text:style-name="Preformatted_20_Text">sock_file=/home/andrew/.kde4/socket-ezcool/kdeinit4__0</text:p>
      <text:p text:style-name="Preformatted_20_Text"/>
      <text:p text:style-name="Preformatted_20_Text">[1]+ <text:s/>Stopped <text:s text:c="16"/>sflphone-client-kde</text:p>
      <text:p text:style-name="Preformatted_20_Text"/>
      <text:p text:style-name="P3">KDE crash handler reports</text:p>
      <text:p text:style-name="Preformatted_20_Text"/>
      <text:p text:style-name="Preformatted_20_Text">Application: SFLphone KDE Client (sflphone-client-kde), signal: Segmentation fault</text:p>
      <text:p text:style-name="Preformatted_20_Text">Using host libthread_db library "/lib/libthread_db.so.1".</text:p>
      <text:p text:style-name="Preformatted_20_Text">[KCrash Handler]</text:p>
      <text:p text:style-name="Preformatted_20_Text">#5 <text:s/>0x0000000000480f13 in _start ()</text:p>
      <text:p text:style-name="Preformatted_20_Text"/>
      <text:p text:style-name="Preformatted_20_Text"/>
      <text:p text:style-name="P3">strace results of crash:</text:p>
      <text:p text:style-name="Preformatted_20_Text"/>
      <text:p text:style-name="P4">--- nothing special</text:p>
      <text:p text:style-name="Preformatted_20_Text">poll([{fd=7, events=POLLIN|POLLOUT}], 1, -1) = 1 ([{fd=7, revents=POLLOUT}])</text:p>
      <text:p text:style-name="Preformatted_20_Text">writev(7, [{"&amp;\0\2\0Z\1\0\0", 8}, {NULL, 0}, {"", 0}], 3) = 8</text:p>
      <text:p text:style-name="Preformatted_20_Text">poll([{fd=7, events=POLLIN}], 1, -1) <text:s text:c="3"/>= 1 ([{fd=7, revents=POLLIN}])</text:p>
      <text:p text:style-name="Preformatted_20_Text">recvfrom(7, "\22\0\33\n\347\0\0\2\347\0\0\2\0\0\0\0\0\0\0\0\0\0\0\0\0\0\0\0\0\0\0\0"..., 4096, 0, NULL, NULL) = 256</text:p>
      <text:p text:style-name="Preformatted_20_Text">recvfrom(7, 0x1a2a704, 4096, 0, 0, 0) <text:s text:c="2"/>= -1 EAGAIN (Resource temporarily unavailable)</text:p>
      <text:p text:style-name="Preformatted_20_Text">poll([{fd=7, events=POLLIN|POLLOUT}], 1, -1) = 1 ([{fd=7, revents=POLLOUT}])</text:p>
      <text:p text:style-name="Preformatted_20_Text">writev(7, [{"(\0\4\0Z\1\0\0\347\0\0\2\230\0033\2", 16}, {NULL, 0}, {"", 0}], 3) = 16</text:p>
      <text:p text:style-name="Preformatted_20_Text">poll([{fd=7, events=POLLIN}], 1, -1) <text:s text:c="3"/>= 1 ([{fd=7, revents=POLLIN}])</text:p>
      <text:p text:style-name="Preformatted_20_Text">recvfrom(7, "\1\1\36\n\0\0\0\0\0\0\0\0\"\1\201\0\0\0\0\0\0\0\0\0\0\0\0\0\0\0\0\0", 4096, 0, NULL, NULL) = 32</text:p>
      <text:p text:style-name="Preformatted_20_Text">recvfrom(7, 0x1a2a704, 4096, 0, 0, 0) <text:s text:c="2"/>= -1 EAGAIN (Resource temporarily unavailable)</text:p>
      <text:p text:style-name="Preformatted_20_Text">recvfrom(7, 0x1a2a704, 4096, 0, 0, 0) <text:s text:c="2"/>= -1 EAGAIN (Resource temporarily unavailable)</text:p>
      <text:p text:style-name="Preformatted_20_Text">poll([{fd=7, events=POLLIN|POLLOUT}], 1, -1) = 1 ([{fd=7, revents=POLLOUT}])</text:p>
      <text:p text:style-name="Preformatted_20_Text">writev(7, [{"(\0\4\0Z\1\0\0\347\0\0\2\230\0033\2", 16}, {NULL, 0}, {"", 0}], 3) = 16</text:p>
      <text:p text:style-name="Preformatted_20_Text">poll([{fd=7, events=POLLIN}], 1, -1) <text:s text:c="3"/>= 1 ([{fd=7, revents=POLLIN}])</text:p>
      <text:p text:style-name="Preformatted_20_Text">recvfrom(7, "\1\1\37\n\0\0\0\0\0\0\0\0\"\1\201\0\0\0\0\0\0\0\0\0\0\0\0\0\0\0\0\0", 4096, 0, NULL, NULL) = 32</text:p>
      <text:p text:style-name="Preformatted_20_Text">recvfrom(7, 0x1a2a704, 4096, 0, 0, 0) <text:s text:c="2"/>= -1 EAGAIN (Resource temporarily unavailable)</text:p>
      <text:p text:style-name="Preformatted_20_Text">recvfrom(7, 0x1a2a704, 4096, 0, 0, 0) <text:s text:c="2"/>= -1 EAGAIN (Resource temporarily unavailable)</text:p>
      <text:p text:style-name="Preformatted_20_Text">write(4, "\1\0\0\0\0\0\0\0", 8) <text:s text:c="8"/>= 8</text:p>
      <text:p text:style-name="Preformatted_20_Text">write(4, "\1\0\0\0\0\0\0\0", 8) <text:s text:c="8"/>= 8</text:p>
      <text:p text:style-name="P4">-- repeated 909 times</text:p>
      <text:p text:style-name="P4">-- followed by</text:p>
      <text:p text:style-name="Preformatted_20_Text">--- SIGSEGV {si_signo=SIGSEGV, si_code=SEGV_MAPERR, si_addr=0x10} ---</text:p>
      <text:p text:style-name="Preformatted_20_Text">rt_sigaction(SIGALRM, {SIG_DFL, [ALRM], SA_RESTORER|SA_RESTART, 0x7f2b78553cb0}, {SIG_DFL, [], 0}, 8) = 0</text:p>
      <text:p text:style-name="Preformatted_20_Text">alarm(3) <text:s text:c="31"/>= 0</text:p>
      <text:p text:style-name="Preformatted_20_Text">getrlimit(RLIMIT_NOFILE, {rlim_cur=1024, rlim_max=4*1024}) = 0</text:p>
      <text:p text:style-name="Preformatted_20_Text">close(3) <text:s text:c="31"/>= 0</text:p>
      <text:p text:style-name="Preformatted_20_Text">close(4) <text:s text:c="31"/>= 0</text:p>
      <text:p text:style-name="Preformatted_20_Text"><text:soft-page-break/>close(5) <text:s text:c="31"/>= 0</text:p>
      <text:p text:style-name="Preformatted_20_Text">close(6) <text:s text:c="31"/>= 0</text:p>
      <text:p text:style-name="Preformatted_20_Text">close(7) <text:s text:c="31"/>= 0</text:p>
      <text:p text:style-name="Preformatted_20_Text">close(8) <text:s text:c="31"/>= 0</text:p>
      <text:p text:style-name="Preformatted_20_Text">close(9) <text:s text:c="31"/>= 0</text:p>
      <text:p text:style-name="Preformatted_20_Text">close(10) <text:s text:c="30"/>= 0</text:p>
      <text:p text:style-name="Preformatted_20_Text">close(11) <text:s text:c="30"/>= -1 EBADF (Bad file descriptor)</text:p>
      <text:p text:style-name="Preformatted_20_Text">close(12) <text:s text:c="30"/>= -1 EBADF (Bad file descriptor)</text:p>
      <text:p text:style-name="P4">-- etcetera up to</text:p>
      <text:p text:style-name="Preformatted_20_Text">close(1023) <text:s text:c="28"/>= -1 EBADF (Bad file descriptor)</text:p>
      <text:p text:style-name="Preformatted_20_Text">write(2, "KCrash: Application 'sflphone-cl"..., 54) = 54</text:p>
      <text:p text:style-name="Preformatted_20_Text">write(2, "KCrash: Attempting to start /usr"..., 71) = 71</text:p>
      <text:p text:style-name="Preformatted_20_Text">uname({sys="Linux", node="ezcool", ...}) = 0</text:p>
      <text:p text:style-name="Preformatted_20_Text">socket(PF_FILE, SOCK_STREAM, 0) <text:s text:c="8"/>= 3</text:p>
      <text:p text:style-name="Preformatted_20_Text">fstat(1, {st_mode=S_IFCHR|0600, st_rdev=makedev(136, 1), ...}) = 0</text:p>
      <text:p text:style-name="Preformatted_20_Text">mmap(NULL, 4096, PROT_READ|PROT_WRITE, MAP_PRIVATE|MAP_ANONYMOUS, -1, 0) = 0x7f2b7ba31000</text:p>
      <text:p text:style-name="Preformatted_20_Text">write(1, "sock_file=/home/andrew/.kde4/soc"..., 55) = 55</text:p>
      <text:p text:style-name="Preformatted_20_Text">connect(3, {sa_family=AF_FILE, sun_path="/home/andrew/.kde4/socket-ezcool/kdeinit4__0"}, 110) = 0</text:p>
      <text:p text:style-name="Preformatted_20_Text">write(3, "\f\0\0\0\0\0\0\0\376\0\0\0\0\0\0\0", 16) = 16</text:p>
      <text:p text:style-name="Preformatted_20_Text">write(3, "\23\0\0\0\0\0\0\0/usr/lib/kde4/libexec/dr"..., 254) = 254</text:p>
      <text:p text:style-name="Preformatted_20_Text">read(3, "\4\0\0\0\0\0\0\0\10\0\0\0\0\0\0\0", 16) = 16</text:p>
      <text:p text:style-name="Preformatted_20_Text">read(3, "R\27\0\0\0\0\0\0", 8) <text:s text:c="9"/>= 8</text:p>
      <text:p text:style-name="Preformatted_20_Text">alarm(0) <text:s text:c="31"/>= 3</text:p>
      <text:p text:style-name="Preformatted_20_Text">prctl(0x59616d61 /* PR_??? */, 0x1752, 0, 0, 0) = -1 EINVAL (Invalid argument)</text:p>
      <text:p text:style-name="Preformatted_20_Text">kill(5970, SIG_0) <text:s text:c="22"/>= 0</text:p>
      <text:p text:style-name="Preformatted_20_Text">rt_sigprocmask(SIG_BLOCK, [CHLD], [SEGV], 8) = 0</text:p>
      <text:p text:style-name="Preformatted_20_Text">rt_sigaction(SIGCHLD, NULL, {0x7f2b79de8170, [], SA_RESTORER|SA_NOCLDSTOP, 0x7f2b79a8b140}, 8) = 0</text:p>
      <text:p text:style-name="Preformatted_20_Text">rt_sigprocmask(SIG_SETMASK, [SEGV], NULL, 8) = 0</text:p>
      <text:p text:style-name="Preformatted_20_Text">nanosleep({1, 0}, 0x7fffcbbba8e0) <text:s text:c="6"/>= 0</text:p>
      <text:p text:style-name="Preformatted_20_Text">kill(5970, SIG_0) <text:s text:c="22"/>= 0</text:p>
      <text:p text:style-name="Preformatted_20_Text">rt_sigprocmask(SIG_BLOCK, [CHLD], [SEGV], 8) = 0</text:p>
      <text:p text:style-name="Preformatted_20_Text">rt_sigaction(SIGCHLD, NULL, {0x7f2b79de8170, [], SA_RESTORER|SA_NOCLDSTOP, 0x7f2b79a8b140}, 8) = 0</text:p>
      <text:p text:style-name="Preformatted_20_Text">rt_sigprocmask(SIG_SETMASK, [SEGV], NULL, 8) = 0</text:p>
      <text:p text:style-name="Preformatted_20_Text">nanosleep({1, 0}, 0x7fffcbbba8e0) <text:s text:c="6"/>= 0</text:p>
      <text:p text:style-name="Preformatted_20_Text">kill(5970, SIG_0) <text:s text:c="22"/>= 0</text:p>
      <text:p text:style-name="Preformatted_20_Text">rt_sigprocmask(SIG_BLOCK, [CHLD], [SEGV], 8) = 0</text:p>
      <text:p text:style-name="Preformatted_20_Text">rt_sigaction(SIGCHLD, NULL, {0x7f2b79de8170, [], SA_RESTORER|SA_NOCLDSTOP, 0x7f2b79a8b140}, 8) = 0</text:p>
      <text:p text:style-name="Preformatted_20_Text">rt_sigprocmask(SIG_SETMASK, [SEGV], NULL, 8) = 0</text:p>
      <text:p text:style-name="Preformatted_20_Text">nanosleep({1, 0}, {0, 923278659}) <text:s text:c="6"/>= ? ERESTART_RESTARTBLOCK (Interrupted by signal)</text:p>
      <text:p text:style-name="Preformatted_20_Text">--- SIGSTOP {si_signo=SIGSTOP, si_code=SI_USER, si_pid=5970, si_uid=501} ---</text:p>
      <text:p text:style-name="Preformatted_20_Text">--- stopped by SIGSTOP ---</text:p>
      <text:p text:style-name="Preformatted_20_Text">restart_syscall(&lt;... resuming interrupted call ...&gt;) = 0</text:p>
      <text:p text:style-name="Preformatted_20_Text">kill(5970, SIG_0) <text:s text:c="22"/>= 0</text:p>
      <text:p text:style-name="Preformatted_20_Text">rt_sigprocmask(SIG_BLOCK, [CHLD], [SEGV], 8) = 0</text:p>
      <text:p text:style-name="Preformatted_20_Text">rt_sigaction(SIGCHLD, NULL, {0x7f2b79de8170, [], SA_RESTORER|SA_NOCLDSTOP, 0x7f2b79a8b140}, 8) = 0</text:p>
      <text:p text:style-name="Preformatted_20_Text">rt_sigprocmask(SIG_SETMASK, [SEGV], NULL, 8) = 0</text:p>
      <text:p text:style-name="Preformatted_20_Text">nanosleep({1, 0}, {0, 680736981}) <text:s text:c="6"/>= ? ERESTART_RESTARTBLOCK (Interrupted by signal)</text:p>
      <text:p text:style-name="Preformatted_20_Text">--- SIGCONT {si_signo=SIGCONT, si_code=SI_USER, si_pid=5970, si_uid=501} ---</text:p>
      <text:p text:style-name="Preformatted_20_Text">restart_syscall(&lt;... resuming interrupted call ...&gt;) = 0</text:p>
      <text:p text:style-name="Preformatted_20_Text">kill(5970, SIG_0) <text:s text:c="22"/>= -1 ESRCH (No such process)</text:p>
      <text:p text:style-name="Preformatted_20_Text">exit_group(253) <text:s text:c="24"/>= ?</text:p>
      <text:p text:style-name="Preformatted_20_Text">+++ exited with 253 +++</text:p>
      <text:p text:style-name="Preformatted_20_Text"/>
      <text:p text:style-name="P3">gdb output:</text:p>
      <text:p text:style-name="Preformatted_20_Text"/>
      <text:p text:style-name="Preformatted_20_Text">Starting program: /usr/bin/sflphone-client-kde </text:p>
      <text:p text:style-name="Preformatted_20_Text">[Thread debugging using libthread_db enabled]</text:p>
      <text:p text:style-name="Preformatted_20_Text">Using host libthread_db library "/lib/libthread_db.so.1".</text:p>
      <text:p text:style-name="Preformatted_20_Text">Traceback (most recent call last):</text:p>
      <text:p text:style-name="Preformatted_20_Text"><text:s text:c="2"/>File "/usr/share/gdb/auto-load/usr/lib/libgobject-2.0.so.0.3200.3-gdb.py", line 9, in &lt;module&gt;</text:p>
      <text:p text:style-name="Preformatted_20_Text"><text:s text:c="4"/>from gobject import register</text:p>
      <text:p text:style-name="Preformatted_20_Text"><text:s text:c="2"/>File "/usr/share/glib-2.0/gdb/gobject.py", line 3, in &lt;module&gt;</text:p>
      <text:p text:style-name="Preformatted_20_Text"><text:s text:c="4"/>import gdb.backtrace</text:p>
      <text:p text:style-name="Preformatted_20_Text"><text:soft-page-break/>ImportError: No module named backtrace</text:p>
      <text:p text:style-name="Preformatted_20_Text">QDBusConnection: session D-Bus connection created before QCoreApplication. Application may misbehave.</text:p>
      <text:p text:style-name="Preformatted_20_Text">QObject::startTimer: QTimer can only be used with threads started with QThread</text:p>
      <text:p text:style-name="Preformatted_20_Text">updateAccounts </text:p>
      <text:p text:style-name="Preformatted_20_Text">updateAccounts <text:s/>"IP2IP" </text:p>
      <text:p text:style-name="Preformatted_20_Text">Building an account from id: <text:s/>"IP2IP" </text:p>
      <text:p text:style-name="Preformatted_20_Text">updateAccounts <text:s/>"Account:1339502016" </text:p>
      <text:p text:style-name="Preformatted_20_Text">Building an account from id: <text:s/>"Account:1339502016" </text:p>
      <text:p text:style-name="Preformatted_20_Text">There is <text:s/>12 in history </text:p>
      <text:p text:style-name="Preformatted_20_Text">updateAccounts </text:p>
      <text:p text:style-name="Preformatted_20_Text">updateAccounts <text:s/>"IP2IP" </text:p>
      <text:p text:style-name="Preformatted_20_Text">Building an account from id: <text:s/>"IP2IP" </text:p>
      <text:p text:style-name="Preformatted_20_Text">updateAccounts <text:s/>"Account:1339502016" </text:p>
      <text:p text:style-name="Preformatted_20_Text">Building an account from id: <text:s/>"Account:1339502016" </text:p>
      <text:p text:style-name="Preformatted_20_Text">Account <text:s/>"IP2IP" <text:s/>is not registered ( "READY" ) State: "READY" </text:p>
      <text:p text:style-name="Preformatted_20_Text">Account <text:s/>"IP2IP" <text:s/>is not registered ( "READY" ) State: "READY" </text:p>
      <text:p text:style-name="Preformatted_20_Text">Account <text:s/>"IP2IP" <text:s/>is not registered ( "READY" ) State: "READY" </text:p>
      <text:p text:style-name="Preformatted_20_Text">Account <text:s/>"IP2IP" <text:s/>is not registered ( "READY" ) State: "READY" </text:p>
      <text:p text:style-name="Preformatted_20_Text">Account <text:s/>"IP2IP" <text:s/>is not registered ( "READY" ) State: "READY" </text:p>
      <text:p text:style-name="Preformatted_20_Text">Account <text:s/>"IP2IP" <text:s/>is not registered ( "READY" ) State: "READY" </text:p>
      <text:p text:style-name="Preformatted_20_Text">QDBusConnection: name 'org.sflphone.SFLphone' had owner '' but we thought it was ':1.1660'</text:p>
      <text:p text:style-name="Preformatted_20_Text"/>
      <text:p text:style-name="Preformatted_20_Text"/>
      <text:p text:style-name="Preformatted_20_Text"/>
      <text:p text:style-name="Preformatted_20_Text">STATE "OK" </text:p>
      <text:p text:style-name="Preformatted_20_Text">Account <text:s/>"IP2IP" <text:s/>is not registered ( "READY" ) State: "READY" </text:p>
      <text:p text:style-name="Preformatted_20_Text">Account <text:s/>"IP2IP" <text:s/>is not registered ( "READY" ) State: "READY" </text:p>
      <text:p text:style-name="Preformatted_20_Text">Account <text:s/>"IP2IP" <text:s/>is not registered ( "READY" ) State: "READY" </text:p>
      <text:p text:style-name="Preformatted_20_Text">sflphone-client-kde(7789)/kdeui (KConfigDialogManager) KConfigDialogManager::parseChildren: A widget named ' "kcfg_ringtone" ' was found but there is no setting named ' "ringtone" ' </text:p>
      <text:p text:style-name="Preformatted_20_Text">sflphone-client-kde(7789)/kdeui (KConfigDialogManager) KConfigDialogManager::parseChildren: A widget named ' "kcfg_destinationFolder" ' was found but there is no setting named ' "destinationFolder" ' </text:p>
      <text:p text:style-name="Preformatted_20_Text"/>
      <text:p text:style-name="Preformatted_20_Text"/>
      <text:p text:style-name="Preformatted_20_Text"/>
      <text:p text:style-name="Preformatted_20_Text">STATE "OK" </text:p>
      <text:p text:style-name="Preformatted_20_Text">Account <text:s/>"IP2IP" <text:s/>is not registered ( "READY" ) State: "READY" </text:p>
      <text:p text:style-name="Preformatted_20_Text">Account <text:s/>"IP2IP" <text:s/>is not registered ( "READY" ) State: "READY" </text:p>
      <text:p text:style-name="Preformatted_20_Text">Account <text:s/>"IP2IP" <text:s/>is not registered ( "READY" ) State: "READY" </text:p>
      <text:p text:style-name="Preformatted_20_Text"/>
      <text:p text:style-name="Preformatted_20_Text">Program received signal SIGSEGV, Segmentation fault.</text:p>
      <text:p text:style-name="Preformatted_20_Text">0x00000000004433d4 in _start (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Times New Roman1" svg:font-family="'Times New Roman'" style:font-family-generic="roman"/>
    <style:font-face style:name="FreeSans1" svg:font-family="FreeSans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GB" style:font-size-asian="10.5pt" style:language-asian="en" style:country-asian="GB" style:font-size-complex="12pt" style:language-complex="en" style:country-complex="GB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GB" style:font-name-asian="DejaVu Sans" style:font-size-asian="10.5pt" style:language-asian="en" style:country-asian="GB" style:font-name-complex="FreeSans" style:font-size-complex="12pt" style:language-complex="en" style:country-complex="GB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DejaVu Sans" style:font-size-asian="14pt" style:font-name-complex="Free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Free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Free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Times New Roman1" fo:font-size="10pt" style:font-name-asian="Times New Roman1" style:font-size-asian="10pt" style:font-name-complex="Times New Roman1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="2cm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2-06-12T14:37:07</dc:date>
    <dc:creator>Andrew Myers</dc:creator>
    <meta:document-statistic meta:table-count="0" meta:image-count="0" meta:object-count="0" meta:page-count="3" meta:paragraph-count="141" meta:word-count="939" meta:character-count="8398" meta:non-whitespace-character-count="6900"/>
    <meta:generator>LibreOffice/3.5$Linux_X86_64 LibreOffice_project/350m1$Build-2</meta:generator>
  </office:meta>
</office:document-meta>
</file>