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/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none" style:country-asian="none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font-name-asian="Lucida Sans Unicode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5$Build-9011</meta:generator>
    <meta:initial-creator>Peter Zwicker</meta:initial-creator>
    <meta:creation-date>2006-05-23T15:55:46</meta:creation-date>
    <dc:creator>Peter Zwicker</dc:creator>
    <dc:date>2006-05-23T16:02:42</dc:date>
    <dc:language>de-DE</dc:language>
    <meta:editing-cycles>2</meta:editing-cycles>
    <meta:editing-duration>PT6M56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1" meta:paragraph-count="0" meta:word-count="0" meta:character-count="0"/>
  </office:meta>
</office:document-meta>
</file>