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1FE0000008EF8494AFF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Ich habe wegen dieser u. a. Fehlermeldung beim öffnen eines CALC - Formulars bereits OOo deinstalliert, alle Dateien die sich auf OOo beziehen aus den Programmordner entfernt <text:s/>und OOo neu installiert. Der Fehler bleibt. Wer hat hierfür eine Lösung?</text:p>
      <text:p text:style-name="Standard"/>
      <text:p text:style-name="Standard">Im voraus vielen Dank!</text:p>
      <text:p text:style-name="Standard"/>
      <text:p text:style-name="Standard"><draw:frame draw:style-name="fr1" draw:name="Grafik1" text:anchor-type="paragraph" svg:x="1.753cm" svg:y="2.477cm" svg:width="13.494cm" svg:height="3.757cm" draw:z-index="0"><draw:image xlink:href="Pictures/10000000000001FE0000008EF8494AFF.png" xlink:type="simple" xlink:show="embed" xlink:actuate="onLoad"/></draw:frame>Mit freundlichen Grüßen P. Schürholz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Christel u. Paul - Josef Schürholz</meta:initial-creator>
    <meta:creation-date>2011-09-17T10:46:58.48</meta:creation-date>
    <meta:document-statistic meta:table-count="0" meta:image-count="1" meta:object-count="0" meta:page-count="1" meta:paragraph-count="3" meta:word-count="48" meta:character-count="306"/>
    <dc:date>2011-09-17T11:11:35.11</dc:date>
    <dc:creator>Christel u. Paul - Josef Schürholz</dc:creator>
    <meta:editing-duration>PT19M35S</meta:editing-duration>
    <meta:editing-cycles>1</meta:editing-cycles>
    <meta:generator>OpenOffice.org/3.3$Win32 OpenOffice.org_project/330m20$Build-9567</meta:generator>
  </office:meta>
</office:document-meta>
</file>